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Мишна. Брахот: , глава 6, мишна 8</text:h>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h text:outline-level="1"><text:s/>. Мишна. Нида: , глава 6, мишна 10</text:h>
      <text:p>Есть то, что требует благословение перед, но не требует благословение после.</text:p>
      <text:h text:outline-level="1"><text:s/>. Мишна. Брахот: , глава 6, мишна 8</text:h>
      <text:p>Тот, кто ел финики, виноград и гранат, благословляет после них три благословления — слова рабана Гамлиэля.</text:p>
      <text:h text:outline-level="1"><text:s/>. Талмуд. Нида: Лист 51b</text:h>
      <text:p>А по мнению рав Попо, который считает, что надо благословлять на воду, что это должно добавить?</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Нида: , глава 51b</text:h>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Сидур рава Амрама: симан 73, глава 2</text:h>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РаШИ на Эрувин: , глава 1, симан катан 14b:Раби Тарфон говорит: «...боре нефашот работ»</text:h>
      <text:p><text:a xlink:href="https://ya.ru">в трактате «Нида»</text:a></text:p>
      <text:p>Есть то, что требует благословение перед, но не требует благословение после.</text:p>
      <text:p>И уточняем:</text:p>
      <text:p>А по мнению рав Попо, который считает, что надо благословлять на воду, что это должно добавить?</text:p>
      <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
      <text:h text:outline-level="1"><text:s/>. Тосафот на Брахот: , глава 6, симан катан 36a:раз получает удовольствие от него — надо благословлять</text:h>
      <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Тосафот на Брахот: , глава 6, симан катан 45a:Раби Тарфон говорит: «...боре нефашот работ»</text:h>
      <text:p>То есть [благословение перед].</text:p>
      <text:p>«Пойди посмотри, что делают люди!», и вот в мире принято произносить это благословение после [воды].</text:p>
      <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уководство: симан 6, глава Законы трапезы</text:h>
      <text:p>...</text:p>
      <text:p>И увидел я в ответах гаонов, что если человек подавился мясом [и пьёт воду, чтобы протолкнуть мясо], не должен благословлять до так как вынужден, но после благословляет «боре нефашот». И так пишет рав Палтуй благословенной памяти. Мне же видятся слова рав Амрама гаона, что не надо благословлять ни до ни после, так как в этом питье нет никакого удовольствия и это похоже на когда человек пьёт лекарство или ест еду для лечения, а в таком случае нет удовольствия от питья или еды вообще и не благословляет ни до ни после. И так же то, что сказали мудрецы</text:p>
      <text:p>И сказал Рова бар Шмуэль от имени раби Хии: «После каждой еды — ешь соль, после каждого питья — пей воду и не будет тебе ущерба»</text:p>
      <text:p>что это для лечения и не требует благословения вообще.</text:p>
      <text:h text:outline-level="1"><text:s/>. РОШ на Берахот: симан 43, глава 6</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p>А в Сидуре рав Амрама, благословенной памяти, написано</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
      <text:h text:outline-level="1"><text:s/>. Шульхан Арух Орах Хаим: симан 204, сеиф 7</text:h>
      <text:h text:outline-level="1"><text:s/>. Маген Алуф: симан 73, глава 2</text:h>
      <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
      <text:p><text:a xlink:href="https://ya.ru">Руководстве, законы трапезы 4</text:a></text:p>
      <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
      <text:p><text:a xlink:href="https://ya.ru">Тосафот в конце гл. «Как благословляют»</text:a><text:a xlink:href="https://ya.ru">РОШ</text:a></text:p>
      <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
      <text:p>И всё же есть разница между ними [двумя ситуациями: когда для лечения и когда подавился] согласно тому, что объясняют Тосафот:</text:p>
      <text:p/>
      <text:p><text:a xlink:href="https://ya.ru">Раши в Эурвин 14б</text:a></text:p>
      <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
      <text:p><text:a xlink:href="https://ya.ru">Тосафот на листе 45</text:a></text:p>
      <text:p><text:a xlink:href="https://ya.ru">РОШа</text:a></text:p>
      <text:p/>
      <text:p/>
      <text:p><text:a xlink:href="https://ya.ru">Тосафот конец гл. «Как благословляют»</text:a><text:a xlink:href="https://ya.ru">Раши в Эурвин 14б</text:a></text:p>
      <text:p/>
      <text:p>означает «также “…боре нефашот работ”» и говорит про благословение после. Да и по стилю мишны похоже тоже, что говорит про благословение в конце, как<text:s/></text:p>
      <text:p/>
      <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
      <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
      <text:p>И это ровно то, как я написал.</text:p>
      <text:p><text:a xlink:href="https://ya.ru">гл. 204</text:a></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