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шлейма: , глава 50</text:h>
      <text:p>Видно из слов учителя нашего, что он считает что то, что установлено нам, что сосуд не бат йомо не запрещает - это только если попробовал дегустатор и сказал, что выкс запрета испорчен, но без дегустации мы опасаемся, что может быть вкус [запрета] улучшился [от смешивания с разрешённм]. И так пишет учитель наш дальше про кастрюлю, в которой варили мясо...</text:p>
      <text:p/>
      <text:p/>
      <text:p/>
      <text:p>И этот закон про впитанный запрет — нет его в этой книге РЭБНа, по всей видимости он в какой-то другой книге, которую написал автор. И исходя из точки зрения учителя нашего, стоит подумать над тем, что пишет Тур ЙД 93 от имени Рашба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