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аор ваШемеш: , глава 49</text:h>
      <text:p>«Когда выступишь на войну против врагов твоих, и отдаст их Б-г Всесильный твой, в руки тебе, и ты возьмешь их в плен; И увидишь в плену жену, красивую видом... То приведи ее в свой дом... и пусть... оплакивает своего отца и свою мать в продолжение месяца... И будет: если не пожелаешь ее, то отпусти ее, куда ей угодно...»</text:p>
      <text:p>Мы уже рассмотрели эти стихи с точки зрения простого смысла. Но ещё стоит обратить внимание на выссказывание мудрецов, благословенной памяти: «Тора говорит [тут] только для дурого начала, ведь если бы Святой, благословен Он, не разрешил бы её, то взял бы её запрещённым способом». И это сложно понять, ведь всё воинства Б-га, народ Израиля, выходящий на войну, все они праведники, облачённые высшей святостью, чисты от любой примеси греха, вплоть до того, что сказали мудрецы, благословенной памяти, что если надел головной тфилин перед ручным — то это грех и из-за него возвращаются из армейского строя. А раз так, получается что нет в них ни намёка на грех, даже в самом лёгком из них. Так как же придёт тебе в голову, что таким праведникам надо разрешить красивую пленницу из опасения, как бы не взял её запрещённым способом и сделает такую мерзость?!</text:p>
      <text:p>Кроме того, на сказанное «и пусть... оплакивает своего отца и свою мать в продолжение месяца...» тоже надо обратить внимание, ведь по простому смыслу не ясно как поступить если хочет она войти в общину Б-га и «забыла наод свой и дом отца своего» и душа её не переживает о них, чтобы оплакивать. И даже если объяснить, что она должна сделать тшуву за то, что делала, пока была нееврейкой в доме отца своего и плакать надо об этом, при всём при этом не понятно, как может быть приказ в той области, которая зависит от природы человека и мягкости сердца его. А не каждый человек расположен к тому, чтобы плакать, даже если захочет.</text:p>
      <text:p>Так же сказанное «и отправит её восвояси», что означает что отправит её туда, куда она хочет — надо понять, куда он должен её отправить, ведь может быть она не хочет никуда идти, а хочет оставаться среди евреев.<text:s/></text:p>
      <text:p>А раз так, стоит объяснить эти стихи как указание в служении Творцу, Благословенному, тшуве и изучении Торы. Тем более в эти святые дни, начиная с рош ходеша элула и далее, когда раскрываются врата тшувы больше, чем в другие дни года. И это желанные дни, и каждому разумному человеку стоит пробудиться в эти дни от дремоты ленности, раскрыть слепые глаза и приготовиться взывать к Всесильному нашему.</text:p>
      <text:p>Итак, человек с момента как он готовиться выйти из чрева матери своей, получает дурное начало, и он погружён в материальную природу. И всё время его детства природа его тянет его заниматься всякой ерундой и материальными удовольствиями. И даже полсе этого, когда ему уже 13 лет, когда он получает доброе начало, тем не менее, его природа уже привыкла тянуться к ерунде и удовольствиям. И лишь немногие пробуждаются тогда всем сердцем своим чтобы искать Б-га и отбросить все поступки детства и человеческие шлаки. И даже если возжелает сердце его заниматься Торой, он ещё не начнёт желать конечную цель — прилепиться через Тору к высшему свету. Обычная же цель учёбы оказывается в том, чтобы этой учёбой достичь мнимого уважения в глазах людей, вырасти в их глазах, достичь этим страсти и желания к имуществу, использовать её как «мотыгу, чтобы копать ей».</text:p>
      <text:p>А затем, когда человеку наступает двадцать лет, или двадцать четыре года, тогда каждый ищет Б-га согласно уровню своему; прбуждается в сердце своём чтобы вернуться ???, чтобы знать и понять, что это не та дорога, по которой надо идти, и что это не та цель, ради которой надо заниматься Торой. И всё это зависит от того, насколько рано или поздно человек обращает на это внимание. И понимающему человеку, в котором действует дух Б-га, сердце которго слышит, стоит проверить и обыскать свои прежние мысли о занятиях Торой, которые были полны поисками славы, почёта от людей и ложных удовольствий. И надо восславить Б-га и Шхину Его святую, которую он отправил грехами своими в изгнание; надо очистить материальность свою и бороться с дурным началом своим, которое уговаривает его заниматься Торой ради материальных благ, власти и уважения. И надо переживать всем сердцем своим за то, ради чего он начал заниматься Торой. Ведь этими намеренями он дал место ухватиться «внешним».</text:p>
      <text:p>И хотя не может быть, чтобы начало занятия Торой и «начало урожая его» было с правильной кавоной, как отвечает на вопрос Тикуней Зоар: в одном месте сказали мудрецы, благословенной памяти: «неуч не может быть боящимся греха», а в другом месте «всякий, у кого страх греха предшествует мудрости — мудрость его устоится». И ответ в том, что когда человек приступает к изучению Торы, он ещё молод и пуст. И в таком случае не возможно чтобы была уже боязнь греха, ведь человек ещё не научился бояться Б-га. И потому разрешено ему в начале пути Торы заниматься ей даже не во имя её. И затем из «не ради неё» придёт к «ради неё» и «светило в ней вернёт его к лучшему». И про этот период сказали «неуч не может быть боящимся греха». Однако после того, как человек уже поучился и вошёл в комнаты Торы, ???, и установил Тора на истинное основание, тогда у человека должна быть уже боязнь греха, и учёба его должна быть уже ради истинной цели — прилепиться к Б-гу и не надеяться на людей ради любого удовольствия и материальной выгоды. Если же это не так — лучше бы такому человеку вообще не учиться, чем провести все дни своей жизни в такой учёбе, чтобы получить благодаря ней ложные блага и пользоваться «короной Торы».</text:p>
      <text:p>И это то, что сказано «Когда выступишь на войну против врагов твоих» — это война с дурным началом, которое толкает тебя к материальным удовольствиям и изучению Торы ради славы, тогда «и отдаст их Б-г Всесильный твой, в руки тебе» — стих обещает тебе, что ты сможешь победить его, если не ослабишь борьбу свою. «И ты возьмешь их в плен» — ты увидишь в этой войне, что захватишь ты у него то, что он забрал у тебя в плен, а именно начало твоей работы над Торой, которое было с неправильной каваной и было захвачено «внешними».</text:p>
      <text:p>И затем стих описывает тебе порядок вступления на путь Торы. И об этом сказано «И увидишь в плену жену, красивую видом и возжелаешь её взять себе в жёны». Тора называется женой, как это видно из многих стихов. И так же это намекает на святую Шхину, которая называется «достойной женой». А Тора, Святой, благословен Он, и Израиль — едины. И имеется ввиду, что когда человек пробудится от доброго начала, чтобы заняться Торой, которая пленена у «внешних», тогда, в начале учёбы его, хотя и возжелаешь её <text:s/>из-за её красоты, стих разрешает тебе взять её себе в жёны. И из учёбы «не во имя её» придёт к учёбе «во имя её».</text:p>
      <text:p>Однако полсе этого, когда «приведёшь ее в свой дом», то есть, захочешь, чтобы Тора проникла в тайники сердца твоего и сохранилась мудрость твоя, тогда «пусть обреет она свою голову», «раскрой» начало учёбы Торы твоей и раскайся за то, что оно было ради славы и ложных удовольствий; «и отпустит ногти свои» — ногти намекают на излишества и внешние части Торы, возникшие из-за изучения Торы не во имя её. И надо сделать тшуву за это от всего сердца и всех сил твоих, чтобы «снять с неё платье пленения её» — это клипот и одежды Торы. И тогда «пусть сидит она в доме твоём», чтобы она осталась в сердце твоём и в руках твоих. «И оплакивает <text:s/>отца своего и мать свою», то есть плачь и сделай полную тшуву, из глубины сердца, аз предыдущие мысли, который бил при изучении Торы, чтобы получить удовольствия этго мира. «Месяц» намекает на месяц элул, когда открываются врата тшувы и это время тшувы для всех, кто хочет выйти из ареста своей души и овладеть своим началом. А затем сказано «и будет, если не полежаешь её», то есть, если, не дай Б-г, нет у тебя никакого желания к ней, чтобы она была ради правильной цели, а хочешь лишь добиватьсяславы и суеты мира, тогда «отпусти её, куда ей угодно», то есть лушче не изучать Тору вообще, чем изучать её все дни твои только ради удовольствий этого мира и погони за имуществом. И это смысл сказанного «продать ен можешь её за серебро», то есть лушче отпустить её, чем продать за серебро и деньги.</text:p>
      <text:p/>
      <text:p/>
      <text:p/>
      <text:p>??? подобно сказанному выше,«Когда выступишь на войну... и ты возьмешь их в плен... То приведи ее в свой дом и острижёт...и снимет... И будет: если не пожелаешь ее, то отпусти ее, куда ей угодно...»<text:s/></text:p>
      <text:p>Все комментаторы Торы затруднились в объяснении этих стихов, смотри что они пишут и см. некоторые объяснения, написанные выше. Кроме того, есть ещё вопросы. Во-первых, почему написано «И возьмёшь в плен пленицу», слово «пленницу» явно лишнее. Так же следовало сказать «пленницу твою». Так же сказали «и увидишь в плену красивую женщину» — это не понятно по простому смыслу, ведь это указывает на то, что если возжелаешь её после того, как возмёшь в плен, тогда она разрешена. Но если возжелаешь её до этого — она запрещена даже после того, как пленишь её. А это вроде не так. Так же по простому не поянтно продолжение стихов, ведь сперва сказано «и возжлееаешь её и возмёшь её в жёны». А затем написано «и овладеешь её и будет тебе женой», значит до сих пор не была женой. И так же сказали: «и обреет голову свою и отрастит ногти свои», надо понять, зачем мудрецы объяснили это причиной чтобы она стала противной в глазах мужа.</text:p>
      <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