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еилим: , глава 24, стих 1</text:h>
      <text:h text:outline-level="1"><text:s/>. Теилим: , глава 115, стих 16</text:h>
      <text:h text:outline-level="1"><text:s/>. Тора. Ваикра: , глава 19</text:h>
      <text:h text:outline-level="1"><text:s/>. Мишна. Брахот: , глава 6, мишна 7</text:h>
      <text:p>Вот правило: если есть главное и с ним второстепенное — говорит благословение на главное и освобождает второстепенное.</text:p>
      <text:h text:outline-level="1"><text:s/>. Мишна. Нида: , глава 6, мишна 10</text:h>
      <text:p>Всё, что требует благословение после — требует благословение перед.</text:p>
      <text:h text:outline-level="1"><text:s/>. Мишна. Брахот: , глава 6, мишна 1</text:h>
      <text:p>Как благословляют за плоды?</text:p>
      <text:p>На плоды дерева говорят «боре при аэц», за исключением вина, так как на вино говорят «боре при агофен».</text:p>
      <text:p>На плоды земли говорят «боре при адама», за исключением хлеба, на который говорят «амойци лехем мин аарец».</text:p>
      <text:p>На травы говорят «боре при адама». Раби Иуда говорит: «боре мине дшаим»</text:p>
      <text:h text:outline-level="1"><text:s/>. Талмуд. Брахот: , глава 6</text:h>
      <text:p>Раби Леви сталкивал: написано</text:p>
      <text:p>Г-споду земля и (все) наполняющее ее,</text:p>
      <text:p>и написано</text:p>
      <text:p>а землю Он отдал сынам человеческим.</text:p>
      <text:p>Не противоречит [одно другому]: тут — до благословения</text:p>
      <text:p>тут — после благословения.</text:p>
      <text:h text:outline-level="1"><text:s/>. Талмуд. Брахот: Лист 35a</text:h>
      <text:p>Откуда это?</text:p>
      <text:p>Так как учили мудрецы: «</text:p>
      <text:p>святыней хвалы Господу.<text:s/></text:p>
      <text:p>Отсюда мы учим, что требуется благословение перед ними и после них. Отсюда говорил раби Акива: “Запрещено человеку пробовать что-либо перед тем, как произнесёт благословение.”»</text:p>
      <text:h text:outline-level="1"><text:s/>. Талмуд. Брахот: Лист 35a</text:h>
      <text:h text:outline-level="1"><text:s/>. Талмуд. Брахот: Лист 35a</text:h>
      <text:h text:outline-level="1"><text:s/>. Эвен Ави аЭзри: симан 149</text:h>
      <text:h text:outline-level="1"><text:s/>. Эвен Ави аЭзри: симан 117</text:h>
      <text:h text:outline-level="1"><text:s/>. Эвен Ави аЭзри: симан 150</text:h>
      <text:h text:outline-level="1"><text:s/>. Эвен Ави аЭзри: симан 98</text:h>
      <text:p>Как благословляют за плоды?</text:p>
      <text:p>На плоды дерева говорят «боре при аэц», за исключением вина, так как на вино говорят «боре при агофен».</text:p>
      <text:p>На плоды земли говорят «боре при адама», за исключением хлеба, на который говорят «амойци лехем мин аарец».</text:p>
      <text:p>На травы говорят «боре при адама». Раби Иуда говорит: «боре мине дшаим»</text:p>
      <text:p>И все эти благословения требуют упоминания имени и царства.</text:p>
      <text:p>Откуда это?</text:p>
      <text:p>Так как учили мудрецы: «</text:p>
      <text:p>Отсюда мы учим, что требуется благословение перед ними и после них. Отсюда говорил раби Акива: “Запрещено человеку пробовать что-либо перед тем, как произнесёт благословение.”»</text:p>
      <text:p>Есть те, что требуют благословение перед и после: перед по мудрецам, а после — по Торе [— биркат амазон]. А есть те, что требуют благословение перед по Торе, а после — по мудрецам [это говорится про благословения по Торе]. А есть то, что вообще не требует благословений [по Торе], ни до ни после, [но требует благословения до и после] по мудрецам [— благословения на удовольствия], а стих [в таком случае] — лишь опора.</text:p>
      <text:p>Всё, что требует благословение после — требует благословение перед.</text:p>
      <text:p><text:a xlink:href="https://ya.ru">117</text:a><text:a xlink:href="https://ya.ru">149</text:a><text:a xlink:href="https://ya.ru">150</text:a></text:p>
      <text:p>Написано в Ерушалми [с дополнениями]: «Все плоды, как в исходном виде, так и перетёртые, всё то время, пока не изменились под действием огня, говорят на них “борей при аэц” за исключением вина». В чём особенность вина? Что его используют для кидуша и авдалы, помолвки и свадьбы. И так же хлеб отличается с точки зрения благословения, так как его используют для многих целей: для халы, для мацы, для каждого стола. Но остальные растения — произносят на них [то же благословение, что и] как когда они в исходном виде, как говорим мы в нашей главе (39а): жидкости овощей, которые в них, как сами овощи и говорим на них «борей при адама». А есть те, кто объясняют, что речь идёт про отвары. И именно овощи, чьи жидкости используются для окунания в них [хлеба] и поэтому они считаются еда, как раньше [когда они были ещё плодом]. Но соки ягод и сидр, которые после выжимки используются для питья — благословляют на них «шеаколь ниьё бидвао», а полсе них «боре нефашот работ». И подобно этому говорим в гл. «Бочка» (Шабат 144б, 145а): жидкость, которая используется для еды — как сама еда.<text:s text:c="2"/></text:p>
      <text:p>Раби Леви сталкивал: написано</text:p>
      <text:p>и написано</text:p>
      <text:p>Не противоречит [одно другому]: тут — до благословения</text:p>
      <text:p>тут — после благословения.</text:p>
      <text:p>Тот, кто пьёт оливковое масло как оно есть, так как оно вредит — не произносит вообще благословение на него, так как тут нет удовольствия. Если же смешал его овощным отваром (анигрон) и количество оливкового масла там такое, что оно в этой смеси основное и у человека болит горло и тогда это обычно пьют, хоть и для лечения, так как получает удовольствие от питья — благословляет «боре при аэц». Если же горло не болит — масло второстепенное и благословляет на отвар свеклы как на свеклу. Если же окунул в него хлеб — хлеб главный, даже если это прямо масло. И как учили</text:p>
      <text:p>Вот правило: если есть главное и с ним второстепенное — говорит благословение на главное и освобождает второстепенное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