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38b</text:h>
      <text:p>И алаха: «амойци лехем мин аарец», так как алаха по мудрецам, который сказали, что это [так же] означает «выведший»</text:p>
      <text:h text:outline-level="1"><text:s/>. Эвен Ави аЭзри: симан 105</text:h>
      <text:p>И алаха: «амойци лехем мин аарец», так как алаха по мудрецам, который сказали, что это [так же] означает «выведший»</text:p>
      <text:p>Этот закон [проблема которого в том, что это мнение, с которым не все согласны — почему же оно выбрано в качестве алахи?] Очевидно сообщает нам, что даже «амойци» можно сказать, тем более «мойци», что по всем мнениям означает будущее(?). Но поскольку спорят мудрецы с раби Нехемьей о «амойци», надо было вынести решение, что «амойци» тоже означает будущее(?).</text:p>
      <text:p>И так же народ говорит, чтобы сказать, что закон по мрудецам и как мы видим из того, что раби Зеира был не доволен тем, про кого говорили, что он — великий человек.</text:p>
      <text:p>...</text:p>
      <text:p>Однако в Ерушалми написано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