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Псохим: , глава 2</text:h>
      <text:p>Понятно печему виновен когда сварил, а потом пожарил, ведь сварил. Но пожарил а потом сварил — ведь он жаренный, почему же [виновен]?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Сефер Ереим: симан 102, глава 3, сеиф 6</text:h>
      <text:p>Нет варки после варки, но есть варка после жарки и есть жарка после варки, как мы учили в Псохим, гл. «Всякое время» в конце:</text:p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p>Понятно печему виновен когда сварил, а потом пожарил, ведь сварил. Но пожарил а потом сварил — ведь он жаренный, почему же [виновен]?</text:p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p>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</text:p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p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</text:p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</text:p>
      <text:p>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p><text:span text:style-name="odfdo_auto_1">И хотя из Евамот..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