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Мишна. Шабат: , глава 3, мишна 3</text:h>
      <text:p>И не заворачивают в платок. Раби Йоси разрешает.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Сефер Ереим: симан 102, глава 3, сеиф 1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p>Потому что влага дерева варится.</text:p>
      <text:p>Сказал Раба бар рав Уна: «Тот, кто плавит смолу — нарушает запрет варки».</text:p>
      <text:p>И учили в главе «Кира»:</text:p>
      <text:p>Не кладут яйцо рядом с самоваром, чтобы оно сварилось.</text:p>
      <text:p>И хотя нет там огня, порождение огня - как сам огонь (Толода по мудрецам). Как учлии в гл. «Кира»:</text:p>
      <text:p>И не заворачивают в платок. Раби Йоси разрешает.</text:p>
      <text:p>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