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алмуд. Брахот: Лист 40a</text:h>
      <text:p>И сказал Рова бар Шмуэль от имени раби Хии: «После каждой еды — ешь соль, после каждого питья — пей воду и не будет тебе ущерба»</text:p>
      <text:h text:outline-level="1"><text:s/>. Талмуд. Брахот: Лист 40a</text:h>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h text:outline-level="1"><text:s/>. Сидур рава Амрама: симан 73, глава 2</text:h>
      <text:p>Когда пьёт, благословляет перед этим «Борух Ата Ашем Элокейну мелех аолам шеаколь ниьё бидваро», а после благословляет «Борух Ата Ашем Элокейну Мелех аолам боре нефашот работ вехесронан аль коль ма шеборосо хей оойломим»</text:p>
      <text:p>Если же подавился мясом, про что мы сказали, что не надо благословлять, так ответил рав Палуй бар Абайе, глава метивты: перед питьём не надо благословлять «шеаколь», так как он вынужден; после питья благословляет «боре нефашот».</text:p>
      <text:p>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а всякий кто пьёт лекарство или ест что-то для лечения и не рассматривает это как еду — не должен благословлять ни до ни после<text:note text:note-class="footnote"><text:note-citation>Маген Алуф — 9</text:note-citation><text:note-body><text:p text:style-name="odfdo_auto_1">симан 73, глава 2, симан катан 9</text:p><text:p>[p.358] Слова нашего учителя, благословенной памяти, удивительные, так как не понятны от наша до конца. Ведь раз он уподобляет это лекарству и воде, которую пьёт для лечения, то зачем тогда надо благословлять после если подавился мясом? А в конце, когда говорит «поэтому не нужно благословлять», судя по всему говорит про ситуацию, когда подавился мясом [и при этом по его словам не надо благословлять после, как после лекарства!] А ведь в начале сказал, что надо благословить после!</text:p><text:p><text:a xlink:href="https://ya.ru">Руководстве, законы трапезы 4</text:a></text:p><text:p>«...так ответил рав Палуй бар Абайе... “боре нефашот”. И закон не таков, но не надо благословлять ни до ни после. И то, что мы говорим, что не надо говорить благословение перед, в этом нет проблемы из-за запрета получать удовольствие от этого мира без благословения, так как это как это как лекарство...» И тогда слова учителя нашего становятся понятны.</text:p><text:p><text:a xlink:href="https://ya.ru">Тосафот в конце гл. «Как благословляют»</text:a><text:a xlink:href="https://ya.ru">РОШ</text:a></text:p><text:p>И поэтому видится мне по скудности моего разумения сказать [объясняя то, как поняли мнение рав Амрама Тосафот и РОШ], что то, что говорит гаон [рав Амрам], что это как лекарство, он говорит лишь для того, чтобы объянсить, что то, что человек пьёт не ради своего удовольствия, не подпадает под запрет получения удовольствия от этого мира без благословения и поэтому не надо благословлять на воду, которую пьют, когда подавился, аналогично с лекарством или водой, которую пьют для лечения [а не чтобы исключить необходимость говорить благословение после].</text:p><text:p>И всё же есть разница между ними [двумя ситуациями: когда для лечения и когда подавился] согласно тому, что объясняют Тосафот:</text:p><text:p>Видятся мне эти слова, что если человек пьёт наптиток, то если это плохой напиток и нет от него удовольствия — не надо благословлять. А если есть удовольствие и без лечения — надо благословлять</text:p><text:p><text:a xlink:href="https://ya.ru">Раши в Эурвин 14б</text:a></text:p><text:p>И таким образом получается, что мнение гаона [рав Амрама], что если человек подавился мясом и пьёт что-то, кроме воды, когда нёбо чувствует вкус и получает удовольствие сразу, благословляет на этот напиток так же и в начале, как говорят Тосафот про пьющего напиток для лечения.</text:p><text:p><text:a xlink:href="https://ya.ru">Тосафот на листе 45</text:a></text:p><text:p><text:a xlink:href="https://ya.ru">РОШа</text:a></text:p><text:p>Тот, кто пьёт воду из-за жажды— говорит «...шеаколь ниьё бидваро»</text:p><text:p>Раби Тарфон говорит: «...боре нефашот работ».</text:p><text:p><text:a xlink:href="https://ya.ru">Тосафот конец гл. «Как благословляют»</text:a><text:a xlink:href="https://ya.ru">Раши в Эурвин 14б</text:a></text:p><text:p>Раби Тарфон говорит: «...боре нефашот работ».</text:p><text:p>означает «также “…боре нефашот работ”» и говорит про благословение после. Да и по стилю мишны похоже тоже, что говорит про благословение в конце, как<text:s/></text:p><text:p>Тот, кто ел финики, виноград и гранат, благословляет после них три благословления — слова рабана Гамлиэля.</text:p><text:p>[где тоже говорится про благословение после, значит и остальные благословения в этой мишне по умолчанию — благословения после]. Так видится мне понимание слов Роша.</text:p><text:p><text:span text:style-name="odfdo_auto_1">конец законов трапезы, где он приводит мнение рав Амрама и заканчивает: когда подавился мясом — благословляет в конце так как уже получил удовольствие, но в начале, когда пьёт не из-за удовольствия.</text:span></text:p><text:p>И это ровно то, как я написал.</text:p><text:p><text:a xlink:href="https://ya.ru">гл. 204</text:a></text:p></text:note-body></text:note>. И так же</text:p>
      <text:p>И сказал Рова бар Шмуэль от имени раби Хии: «После каждой еды — ешь соль, после каждого питья — пей воду и не будет тебе ущерба»</text:p>
      <text:p>И тут не надо брохи ни до ни после, ведь так как сказали мудрецы:</text:p>
      <text:p>Учили в другой брайте: «Поел любую еду и не поел соли, попил любой напиток и не выпил воды: днём беспокойся из-за плохого запаха изо рта, ночью — из-за плохого запаха и дифтририи.»</text:p>
      <text:p>Получается, что если не ел и не пил — будет опасность, значит это ради лечения, а поэтому не нужно брохи ни до ни после.</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