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в Йосеф бар Хийа: симан Посвящённые - это персы</text:h>
      <text:p>[Посвящённые —] это персы, которые посвящены и предназначены для Геином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