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би Иошуа бен Леви: симан Алаха про чтение два раза Шма ночью</text:h>
      <text:p>Алаха как раби Шимон бен Йохай.</text:p>
      <text:h text:outline-level="1"><text:s/>. рав Аха бар Ханина: симан Алаха про чтение два раза Шма ночью</text:h>
      <text:p>Сказал раби Иошуа бен Леви:</text:p>
      <text:p>Алаха как раби Шимон бен Йохай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