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би Иошуа бен Леви: симан Алаха про чтение два раза Шма ночью</text:h>
      <text:p>Алаха как раби Шимон бен Йоха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