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идушим на Брахот: , глава 7</text:h>
      <text:p><text:note text:note-class="footnote"><text:note-citation>3</text:note-citation><text:note-body><text:p text:style-name="odfdo_auto_1">симан 45a:ел тевель…, глава 7, сеиф 3</text:p><text:p>Не очень понятно, что имеет ввиду наш учитель.</text:p><text:p>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text:p><text:p>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text:p><text:p>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text:p><text:p>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text:p><text:p><text:span text:style-name="odfdo_auto_1">(). И см. что написано ниже, 48а по поровду присоединения того, кто ел зелень к десятерым и трём, где будет видно, что с точки зрения учителя нашего говорится о трёх, которые обязаны уже сказать биркат амазон. Однако же мнение РАШИ и большинства ришойним не таково, см. там в комм. 156.</text:span></text:p><text:p><text:span text:style-name="odfdo_auto_1">но как объясняется в РАШИ 47а "вот", что зимун это будет благословение через грех</text:span></text:p><text:p>А раби Мойше пишет в первой главе, закон 19, что тот, кто ест запрещённую еду — не благословляет. А говоря про зимун не говорит ничего про того, кто ел запрет. А если бы он считал как РАШИ [что это два не связанных закона], то стоило бы ему написать, что такой человек не присоединятеся к зимуну, так как зимун будет благодаря греху [а не потому что просто нет биркат амазона]. А значит он считает как наш учитель, что мишна говорит нам, что нет биркат амазона, и значит нет зимуна (и см. там 48а, что и раби Мойше считает, что нужно трое, которые ели хлеб для зимуна!) А то, что мишна не говорит «не благословляют» [если это причина и того, что мы не говорим зимун], так можно сказать, что именно это нам мишна и хочет сказать: что присоединяется к зимуну только тот, кто говорит биркат амазон!</text:p><text:p>И практическая разница будет в случае десятого, который ел запрещённую еду. По мнению нашего учителя и раби Мойше они присоединяется, так как нам не нужно 10, которые говорят биркат амазон, ведь и тот, кто ел овощи, тоже присоединяется. Тогда как по РАШИ он не присоединятеся [ведь запрещённая еда сама по себе не даёт возможности присоединиться к зимуну!] И так пишет РИТВА 5:19, что хотя тот, кто ел запрет, не благословляет, мы могли бы подумать, что он становится дополняющим к зимуну, сообщает нам мишна, что и дополняющим к зимуну он не становится, так как нет зимуна в случае запрещённой еды. И даже десятый, который ел запрет, не присоединяется. И так же в случае официанта: можно было бы подумать, что тот, кто съел меньше кезайта, хотя и не должен говорить благословение, тем не менее присоединяется к зимуну, сообщается нам, что для зимуна тоже нужно съесть кезайт. До сих цитата. И это соответствует мнению РАШИ и как это было объяснено выше. И см. Бейт Йосеф и Бейт Хадаш и ТаЗ гл. 196.</text:p><text:p>И см. внимательно в Тосафот «ел», где получается, что то, что они пишут в ответе, что нет благословения на запрещённую еду, как это говорится в Бава Кама 94а, эта мысль была и в вопросе [то есть, не то, чтобы они думали что благословляют, а поняли что нет. Они с самого начала исходили из того, что не благословляют!] Ведь двое, которые ели разрешённое и один — тевель — можно его присоединить, хотя он и не благословляет. И лишь потому что они не могут есть вместе с ним он не присоединяется. А в ответе они добавили, что то, что нет благословения в случае запрещённой еды — это не потому что это благословение через грех, а потому что запрещённая еда — не еда! И хотя третий ел тевель, получается нет трёх, которые ели вместе [раз это не называется едой] чтобы сказать зимун.</text:p><text:p>(И согласно РАШАЛю и в ответе причина не в том, что нет благословения в запрещённой еде, а потому что они не могут есть вместе, да и ему эта еда запрещена и потому они не объединяются. И это точно соответствует тому, что тут написано. И см. МААРША как он это объясняет. И надо подумать, ведь они вообще не пишут, что нет соединения в случае запрещённой еды. И следует из того, что они приводят из Бава Кама что нет благословения на запрет, а не то, что это гневление Бга и потому нет объединения для гневления. И см. далее комм. 6)</text:p><text:p>И см. Меири 47а</text:p></text:note-body></text:note><text:span> </text:span><text:note text:note-class="footnote"><text:note-citation>4</text:note-citation><text:note-body><text:p text:style-name="odfdo_auto_1">симан 45a:ел тевель…, глава 7, сеиф 4</text:p><text:p>Что это тут говорится про закон зимуна, а биркат амазон есть в случае запрещённой еды</text:p></text:note-body></text:note><text:span> </text:span><text:note text:note-class="footnote"><text:note-citation>5</text:note-citation><text:note-body><text:p text:style-name="odfdo_auto_1">симан 45a:ел тевель…, глава 7, сеиф 5</text:p><text:p>Само по себе это не доказательство, ведь если тут говорится про законы зимуна, то с чего говорить, что есть благословение? И это продолжение доказательства из официанта: что раз официант упомянут с точки зрения благословения [что из-за того, что не говорит броху — не присоединятеся к зимуну], то если бы закон запрещённой еды касался только зимуна [а благословение надо было бы говорить] и отличался бы от закона официанта, надо было бы Геморе это озвучить. А доказательство из официанта объяснено в комм. 3</text:p></text:note-body></text:note></text:p>
      <text:p><text:note text:note-class="footnote"><text:note-citation>6</text:note-citation><text:note-body><text:p text:style-name="odfdo_auto_1">симан 45a:ел тевель…, глава 7, сеиф 6</text:p><text:p>Это тоже не главная причина, ведь он пишет рядом, что и в случае когда [едят запрещённую еду] разрешённым образом из-за болезни, тоже нет благословения, а ведь там точно нет гневления Бга! Но хочет он доказать, что очевидно не о зимуне одном говорится [что его нет], а благословение есть, ведь мишна говорит про того, кто ест запрет (как минимум по ошибке, что тоже грех), и как же он благословит, ведь это гневление Бга! [Значит, и благословления нет!]</text:p><text:p><text:a xlink:href="https://ya.ru">РАШБА ч. 1, 968</text:a></text:p><text:p>И так же видится что учитель наш говорит только про те случаи, когда еда сама по себе запрещена, так как она не пригода и не предназначена для получения удовольствия, но украденная еда, которая не запрещена сама по себе и лишь ему запрещено её есть, так как она не его — вполне себе можно благословлить на её еду, если это не запрещённый способ, когда это гневление и упоминание греха. А вот если человек спасает жизнь свою кражей (см. Бава Кама 60б), то надо благословить и по мнению учителя нашего.</text:p><text:p>И см. Тосафот "ел" и как они объяснены в комм. 3 и явно увидишь из слов Тосафот что то, что нет благословения в случае запрещённой еды — это не потому что это благословение через грех, а потому что это не еда и это похоже на слова учителя нашего, что удовольствие от запрета — это не удовольствие, на которое надо благословлять. И так они объяснили тот отрывок из Бава Кама, что даже еда краденного это не еда, достойная благословения. И см. там, что они не пишут в Бава Каме «и отделил от неё халу» и говорят только о благословении за удовольствие. И по их объяснению то, что сказано «это не благословение, а гневление» значит не только что не стоит на это благословлять, так как это не подобающая еда и удовольствие, но и что это гневление. Однако по варианту с «и отделил от неё халу» имеетс ввиду, что не надо благословлять так как сделал грех или как РОШ, что надо благословлить, но это гневление. И см. Мишна Брура 196к4 и ответы БаХ новые 1.</text:p></text:note-body></text:note><text:span> </text:span><text:note text:note-class="footnote"><text:note-citation>7</text:note-citation><text:note-body><text:p text:style-name="odfdo_auto_1">симан 45a:ел тевель…, глава 7, сеиф 7</text:p><text:p>Отсюда видно, что более очевидно, что не надо благословлять в случае свинины и падали, чем в случае тевеля и других примеров из мишны. Так как свинина и падаль — запрещённая еда, в отличие от примеров из мишны. И они запрещены из-за того, что они хуже и отвратительнее, в отличие от примеров из мишы, которые запрещены из-за святости, и даже тевель из-за того, что требует отделения трумы и маасера. И поэтому понятнее, что не подобает, чтобы на них было благословение.</text:p><text:p>И так же у раби Мойше, который приводит примеры из мишны и пишет: "и нет необходимости говорить, что если ел падаль или трейфу или пил вино возлияния и тому подобное" — и вот мы видим, что падаль, трейфа или вино возлияния олее очевидные случаи.</text:p><text:p>А то, что спрашивает Гемора: "это же очевидно" — то есть учи запрещённые вещи, и это будет в том числе. И в любом случае надо сказать так, ведь сам закон, что нет благословения на запрещённое — это не очевидно. И поэтому имеется ввиду учи "запрещённое" и не детализируй. (И см. Шита мекубецет, который цитирует учителя нашего но меняет порядок слов).</text:p></text:note-body></text:note></text:p>
      <text:p><text:note text:note-class="footnote"><text:note-citation>8</text:note-citation><text:note-body><text:p text:style-name="odfdo_auto_1">симан 45a:ел тевель…, глава 7, сеиф 8</text:p><text:p>Хотя и нет в этом греха, так как он вынужден, тем не менее, так как по сути своей они запрещённая вещь, и он лишь вынужден [их есть], не подобает благословлять на их еду. И пишет РИТВА 5:12: "это не удовольствие", то есть хотя тело конечно получает удовольствие и он ест их по желанию (когда ест запрещённым образом, а не будучи вынужденным), тем не менее, так как это вещь запещённая, есть которую не подобает, это не считается удовольствием, так как это не подобает есть. Однако в РИТВА там же видно, что в случае болезни не рабоатет этот довод, ведь так как он вынужден, ему можно и он обязан их есть, и лишь потому что он не хочет их есть и ест, потому что вынужден — это не удовольствие, а страдание. Но из слов учителя нашего видно далее, что и без этого объяснения, что он страдает, не надо благословлять на запрещённое, даже если вынужден. И можно сказать, что РИТВА идёт по своему мнению в начале гл. 2 Недорим, что запрещённая еда — запрет человека, и потому в случае больного, когда она разрешена и он должен есть её из-за вынужденности и нет запрета на человеке — само собой это как разрешённое. НО учитель наш считает, что это запрет вещи, а раз так, хотя челвоеку и разрешено, это всё же запрещённая вещь.</text:p><text:p><text:a xlink:href="https://ya.ru">ответы РАШБА ч. 1, 689</text:a></text:p></text:note-body></text:note><text:span> </text:span><text:note text:note-class="footnote"><text:note-citation>9</text:note-citation><text:note-body><text:p text:style-name="odfdo_auto_1">симан 45a:ел тевель…, глава 7, сеиф 9</text:p><text:p><text:a xlink:href="https://ya.ru">РАШБА ч. 1, 794</text:a></text:p><text:p>А то, что пишет учитель наш, что даже большой который ест разрешённым образом — не благословляет — так пишет РМЭ вышеупомянутый и так пишет Меири. Но раби Мойше пишет: как намеренно так и по ошибке — следовательно что всё это это должно быть запрещено, а по ошибке — это тоже запрет, ведь требует искупления. И так объясняется у раби Мойше Хомец и маца 6:7 (и это согласно Ерушалми Шабат 13:3 и хала 1:9 см там). И так видится из того, что пишет РАШИ причину что благословение возникло из-за греха и это гневит. И так пишет БЙ в 204. И см. ответы РАШБА выше и в комм. 15</text:p></text:note-body></text:note></text:p>
      <text:p><text:note text:note-class="footnote"><text:note-citation>10</text:note-citation><text:note-body><text:p text:style-name="odfdo_auto_1">симан 45a:ел тевель…, глава 7, сеиф 10</text:p><text:p>Ведь в Геморе 47б говорится, что речь идёт о тевеле по мудрецам</text:p></text:note-body></text:note><text:span> </text:span><text:note text:note-class="footnote"><text:note-citation>11</text:note-citation><text:note-body><text:p text:style-name="odfdo_auto_1">симан 45a:ел тевель…, глава 7, сеиф 11</text:p><text:p>Шабат 129а</text:p></text:note-body></text:note><text:span> </text:span><text:note text:note-class="footnote"><text:note-citation>12</text:note-citation><text:note-body><text:p text:style-name="odfdo_auto_1">симан 45a:ел тевель…, глава 7, сеиф 12</text:p><text:p>По всей видимости тут что-то пропущенно и должно быть так: «И тем более в случае [совершения над едой] работы в шабат надо благословлять даже перед едой, так как день разрешён…». И хочет он сказать следующее: хотя в случае запрета мудрецов, когда ест запрещённым образом, не благословляет, даже биркат амазон, который по Торе, во первых потому что всего лишь гневит, а кроме того запрещённая еда не предназначена для получения удовольствия и нет на неё благословения и Тора не говорила благословлять в случае когда ест запрещённым образом, см. РИТВА 5:14. Но если ест её разрешённым образом, из-за болезни, благословляте биркат амазон по Торе, так как она разрешена, хотя и из-за болезни, поэтому не стоит сниматьобязанность по Торе. НО благословение перед по всей видимости не произности, так как по мудрецам это запрещённая еда. И тем более благословляет в случае совершения работы в шабат даже перед, так как нет запрета на самой вещи, а запрет лишь из-за работы, а она была в данном случае разрешена.</text:p><text:p>И на первый взгляд всё же не ясно: пусть в любом случае не благословляет, так как страдает, как пишет неподалёку наш учитель! И можно сказать, согласно тому, тчо пишет ШАХ ЙД 119:13 от имени СМЭ, что в запретах мудрецов, когда они разрешены — не страдает. Однако из РИТВЫ 5:12 следует, что и в запретах мудрцов есть страдание и не благословляет в случае когда ел из-за болезни. И тогда то, что следует из алахи 14, что тот, кто ест запрещённую по мудрецам еда, благословляет благословение по Торе и как это объяснил там издалеь в примечании. И всё это когда едят запрещённым образом, но если едят разрешённым из-за болезни — не благословляет, так как страдает, и см. комм. 15.</text:p><text:p>Таким образом получается из слов учителя нашего, что больной которому нет опасности — запрещено есть ему то, что запрещено по мудрецам, хотя и можно лечиться запрещённым для получаения выгоды??? по мудрецам, тем не менее еда и питьё запрещены, как это пишет учитель наш в Авода зара 40б. И см. Торат аБайт и Бедек аБайт дом 3 врата 7 и РИТВА Авода Зара там и Псхоим 25б</text:p></text:note-body></text:note></text:p>
      <text:p><text:note text:note-class="footnote"><text:note-citation>13</text:note-citation><text:note-body><text:p text:style-name="odfdo_auto_1">симан 45a:ел тевель…, глава 7, сеиф 13</text:p><text:p>То есть, точно так же как свинина и падаль считаются едой непригодной, даже если это больной, котому грозит опасноить, это остаётся само по себе непригодной едой, и лишь вынужеденность ситуации разрешает ему это есть, поэтому и не благословляет. Тот же закон в случае Йом Кипура, так как есть запрещено, всё считается как не пригодное в пищу и хотя и разрешено есть из-за болезни — не благословляет.</text:p><text:p>А если мы скажем объяснение слов учителя нашего выше, как написано в комм. 8, что запреты Торы — запреты на вещах, то тут вопрос — ведь по всем мнениям Йом Кипур это запрет на человеке. Однако видится что тут он сказал не точно, ведь в ЙОм Кипур нет вещи запрещёной, так как запрт на дне, а не на определённой вещи, но в любом случае для нашего дела, так же как в случае падали это не запрет на человеке, а запрет на вещи, то же и тут — это не запрет на человеке, но не пригодная еда. И даже если он опасно больной — тем не менее считается не пригодной едой и не говорим, что так как ему разрешено есть — это еда пригодная, так как сам процесс еды не пригодный.</text:p><text:p>И в любом случае видится что учитель наш сомневается в этом: можно ли уподобить йом пипур падали, где запрет из-за того, что это падаль,тогда как йом купур — запрет дня и не вся еда в нём как будто не пригодна и поэтому надо благословить в случае опасности. И поэтому пишет "Да и не…", что даже если мы скажем, что это не похоже на падаль, тем не менее — это не удовольствие а страдание.</text:p><text:p>А Меири 47б приводит мнение учителя нашего и спорит с ним, что йом кипур не похож на запрещённую еду.</text:p></text:note-body></text:note><text:span> </text:span><text:note text:note-class="footnote"><text:note-citation>14</text:note-citation><text:note-body><text:p text:style-name="odfdo_auto_1">симан 45a:ел тевель…, глава 7, сеиф 14</text:p><text:p>Ведь страдание души для евреея есть в йом кипур, даже если он должен делать это для спасения жизни (и по простому то же применимо к любой запрещённой еде и см. комм. 8 и 12). Но само то, что он ест это лишь из-за необходимости по болезни — не считается вынужденностью, так как это не против его желания и получает удовольствие</text:p></text:note-body></text:note><text:span> </text:span><text:note text:note-class="footnote"><text:note-citation>15</text:note-citation><text:note-body><text:p text:style-name="odfdo_auto_1">симан 45a:ел тевель…, глава 7, сеиф 15</text:p><text:p>И хотя после того как поел, тело получило удовольствие и забывается тот момент страдания, но так как в начале было страдание и принуждение — это не считается получением удовольствия, подобно женщине, которую изнасиловали, что считается принуждением, а не желанием, как это пишет учитель наш.</text:p><text:p>И вот что пишет РАШБА<text:s/></text:p></text:note-body></text:note></text:p>
      <text:p/>
      <text:p>[Можно было бы понять РЭО и так: мудрецы запретили, они же разрешили, поэтому и благословение надо говорить. Но тогда не понятно, почему по его мнению не надо говорить браху, когда разрешённым способом едят в Йом Кипур. Поэтому объясняем это через запрет на вещи или на человеке.]</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