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Брахот: Лист 40a</text:h>
      <text:p>И сказал Рова бар Шмуэль от имени раби Хии: «После каждой еды — ешь соль, после каждого питья — пей воду и не будет тебе ущерба»</text:p>
      <text:h text:outline-level="1"><text:s/>. Руководство: симан 6, глава Законы трапезы</text:h>
      <text:p>...</text:p>
      <text:p>И увидел я в ответах гаонов, что если человек подавился мясом [и пьёт воду, чтобы протолкнуть мясо], не должен благословлять до так как вынужден, но после благословляет «боре нефашот». И так пишет рав Палтуй благословенной памяти. Мне же видятся слова рав Амрама гаона, что не надо благословлять ни до ни после, так как в этом питье нет никакого удовольствия и это похоже на когда человек пьёт лекарство или ест еду для лечения, а в таком случае нет удовольствия от питья или еды вообще и не благословляет ни до ни после. И так же то, что сказали мудрецы</text:p>
      <text:p>И сказал Рова бар Шмуэль от имени раби Хии: «После каждой еды — ешь соль, после каждого питья — пей воду и не будет тебе ущерба»</text:p>
      <text:p>что это для лечения и не требует благословения вообщ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